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580000025520A273BA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6pt" style:font-size-asian="16pt" style:font-size-complex="16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graphics1" text:anchor-type="paragraph" svg:x="0.3374in" svg:y="2.8126in" svg:width="6.25in" svg:height="6.2189in" draw:z-index="0"><draw:image xlink:href="Pictures/10000000000002580000025520A273BA.jpg" xlink:type="simple" xlink:show="embed" xlink:actuate="onLoad"/></draw:frame>Design being pre-published at https://twb.rocks/RITI/invitation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7-29T06:48:30.08</meta:creation-date>
    <meta:document-statistic meta:table-count="0" meta:image-count="1" meta:object-count="0" meta:page-count="1" meta:paragraph-count="1" meta:word-count="5" meta:character-count="64"/>
    <dc:date>2026-07-29T06:52:07.77</dc:date>
    <meta:editing-duration>PT3M38S</meta:editing-duration>
    <meta:editing-cycles>1</meta:editing-cycles>
    <meta:generator>OpenOffice/4.1.15$Win32 OpenOffice.org_project/4115m2$Build-9813</meta:generator>
  </office:meta>
</office:document-meta>
</file>